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BBE000014E0FDB7BCD380FD97C6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t_20_sans_20_remplissage_20_et_20_sans_20_lig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Standard">
        <draw:frame draw:style-name="gr1" draw:text-style-name="P1" draw:layer="layout" svg:width="15.58cm" svg:height="27.699cm" svg:x="2.709cm" svg:y="1cm">
          <draw:image xlink:href="Pictures/1000000000000BBE000014E0FDB7BCD380FD97C6.jp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document-statistic meta:object-count="1"/>
    <meta:generator>LibreOffice/5.0.6.3.0$Windows_x86 LibreOffice_project/fe46e5b82646505d0acf84e14cef05527e401d3b</meta:generator>
  </office:meta>
</office:document-meta>
</file>