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185c51"/>
    </style:style>
    <style:style style:name="P2" style:family="paragraph" style:parent-style-name="Standard">
      <style:text-properties officeooo:paragraph-rsid="00185c51"/>
    </style:style>
    <style:style style:name="P3" style:family="paragraph" style:parent-style-name="Standard">
      <style:paragraph-properties fo:text-align="justify" style:justify-single-word="false"/>
      <style:text-properties officeooo:paragraph-rsid="00185c51"/>
    </style:style>
    <style:style style:name="P4" style:family="paragraph" style:parent-style-name="Standard">
      <style:paragraph-properties fo:padding="0.049cm" fo:border="0.26pt solid #000000" style:shadow="none" style:writing-mode="page"/>
      <style:text-properties officeooo:paragraph-rsid="00185c51"/>
    </style:style>
    <style:style style:name="T1" style:family="text">
      <style:text-properties fo:font-size="10pt"/>
    </style:style>
    <style:style style:name="T2" style:family="text">
      <style:text-properties fo:font-size="7pt"/>
    </style:style>
    <style:style style:name="T3" style:family="text">
      <style:text-properties fo:font-size="14pt" fo:font-weight="bold" style:font-size-asian="14pt" style:font-weight-asian="bold" style:font-size-complex="14pt" style:font-weight-complex="bold"/>
    </style:style>
    <style:style style:name="T4" style:family="text">
      <style:text-properties officeooo:rsid="00185c5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3">JUSTIFICATIF DE DÉPLACEMENT PROFESSIONNEL</text:span></text:p>
      <text:p text:style-name="P1">En application de l’article 1<text:span text:style-name="T2">er </text:span>du décret du 16 mars 2020 portant réglementation des</text:p>
      <text:p text:style-name="P1">déplacements dans le cadre de la lutte contre la propagation du virus Covid-19 : </text:p>
      <text:p text:style-name="P1"/>
      <text:p text:style-name="P1"/>
      <text:p text:style-name="Standard"/>
      <text:p text:style-name="Standard"/>
      <text:p text:style-name="P3">Je soussigné(e), ......................................................................, (fonction) ............................................, certifie que les déplacements de la personne ci-après, entre son domicile et son lieu d’activité professionnelle, ne peuvent être différés ou sont indispensables à l’exercice d’activités ne pouvant être organisées sous forme de télétravail (au sens du 1<text:span text:style-name="T2">er </text:span>du 2<text:span text:style-name="T2">e </text:span>alinéa de l’article 1<text:span text:style-name="T2">er </text:span>du décret du 16 mars 2020 portant réglementation des déplacements dans le cadre de la lutte contre la propagation du virus Covid-19) : </text:p>
      <text:p text:style-name="Standard"/>
      <text:p text:style-name="P4">Nom : ................................................................................................................................................…</text:p>
      <text:p text:style-name="P4"/>
      <text:p text:style-name="P4">Prénom : ..........................................................................................................................................…</text:p>
      <text:p text:style-name="P4"/>
      <text:p text:style-name="P4">Date de naissance : ................................................................................................…</text:p>
      <text:p text:style-name="P4"/>
      <text:p text:style-name="P4">Adresse du <text:span text:style-name="T4">domicile : ………………………………………………………….....…………………</text:span>.</text:p>
      <text:p text:style-name="P4"/>
      <text:p text:style-name="P4">Nature de l’activité professionnelle : ...............................................................................................…</text:p>
      <text:p text:style-name="P4"/>
      <text:p text:style-name="P4">Lieu d’exercice de l’activité professionnelle : ...............................................................................…</text:p>
      <text:p text:style-name="P4">……………………………………………………………………………………………………….</text:p>
      <text:p text:style-name="P4"/>
      <text:p text:style-name="P4">Trajet de déplacement : ........................................................................................................................</text:p>
      <text:p text:style-name="P4"/>
      <text:p text:style-name="P4">Moyen de déplacement : ...................................................................................................................…</text:p>
      <text:p text:style-name="P2"><text:span text:style-name="T1"/></text:p>
      <text:p text:style-name="P2"><text:span text:style-name="T1"/></text:p>
      <text:p text:style-name="P2"><text:span text:style-name="T1"/></text:p>
      <text:p text:style-name="P2"><text:span text:style-name="T1"/></text:p>
      <text:p text:style-name="P2"><text:span text:style-name="T1"/></text:p>
      <text:p text:style-name="P2"><text:span text:style-name="T1"/></text:p>
      <text:p text:style-name="P2"><text:span text:style-name="T1">(Nom et cachet de l’employeur) <text:tab/><text:tab/><text:tab/><text:tab/><text:tab/>Fait à </text:span>.................................<text:span text:style-name="T1">, le</text:span>........<text:span text:style-name="T1">/</text:span>........<text:span text:style-name="T1">/2020<text:line-break/></text:span><text:line-break/><text:line-break/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17T15:56:10.344000000</meta:creation-date>
    <meta:editing-duration>P0D</meta:editing-duration>
    <meta:editing-cycles>1</meta:editing-cycles>
    <meta:document-statistic meta:table-count="0" meta:image-count="0" meta:object-count="0" meta:page-count="1" meta:paragraph-count="14" meta:word-count="153" meta:character-count="1938" meta:non-whitespace-character-count="1788"/>
    <meta:generator>LibreOffice/5.4.7.2.M6$Windows_X86_64 LibreOffice_project/84cdc5b975a208eecf96cb73014f465650380623</meta:generator>
  </office:meta>
</office:document-meta>
</file>